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zcionka tekstu podstawowego" svg:font-family="&quot;Czcionka tekstu podstawowego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3" style:family="table-cell" style:parent-style-name="Excel_32_Built-in_32_Normal" style:data-style-name="N36">
      <style:table-cell-properties fo:border-top="none" fo:border-bottom="none" fo:border-left="thin solid #BFBFBF" fo:border-right="none" style:vertical-align="automatic" fo:background-color="transparent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" style:family="table-cell" style:parent-style-name="Excel_32_Built-in_32_Normal" style:data-style-name="N37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5" style:family="table-cell" style:parent-style-name="Excel_32_Built-in_32_Normal" style:data-style-name="N36">
      <style:table-cell-properties fo:border-top="none" fo:border-bottom="none" fo:border-left="none" fo:border-right="thin solid #BFBFBF" style:vertical-align="automatic" fo:background-color="transparent"/>
      <style:text-properties style:font-name="Arial" style:font-name-asian="Arial" style:font-name-complex="Arial" style:font-family-generic="swiss"/>
    </style:style>
    <style:style style:name="ce6" style:family="table-cell" style:parent-style-name="Excel_32_Built-in_32_Normal" style:data-style-name="N36">
      <style:table-cell-properties fo:border-top="none" fo:border-bottom="thin solid #000000" fo:border-left="none" fo:border-right="none"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ce7" style:family="table-cell" style:parent-style-name="Excel_32_Built-in_32_Normal" style:data-style-name="N36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ce8" style:family="table-cell" style:parent-style-name="Excel_32_Built-in_32_Normal" style:data-style-name="N37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ce9" style:family="table-cell" style:parent-style-name="Excel_32_Built-in_32_Normal" style:data-style-name="N36">
      <style:table-cell-properties fo:border-top="none" fo:border-bottom="none" fo:border-left="none" fo:border-right="thin solid #BFBFBF"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ce10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1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" style:family="table-cell" style:parent-style-name="Excel_32_Built-in_32_Normal" style:data-style-name="N3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Excel_32_Built-in_32_Normal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Excel_32_Built-in_32_Normal" style:data-style-name="N39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Excel_32_Built-in_32_Normal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Excel_32_Built-in_32_Normal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8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Excel_32_Built-in_32_Normal" style:data-style-name="N41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Excel_32_Built-in_32_Normal" style:data-style-name="N42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ce22" style:family="table-cell" style:parent-style-name="Excel_32_Built-in_32_Normal" style:data-style-name="N4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3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Excel_32_Built-in_32_Normal" style:data-style-name="N36">
      <style:table-cell-properties fo:border="thin solid #000000" style:vertical-align="middle" fo:background-color="transparent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5" style:family="table-cell" style:parent-style-name="Excel_32_Built-in_32_Normal" style:data-style-name="N37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6" style:family="table-cell" style:parent-style-name="Excel_32_Built-in_32_Normal" style:data-style-name="N40">
      <style:table-cell-properties fo:border="thin solid #000000" style:vertical-align="middle" fo:background-color="transparent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7" style:family="table-cell" style:parent-style-name="Excel_32_Built-in_32_Normal" style:data-style-name="N40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28" style:family="table-cell" style:parent-style-name="Excel_32_Built-in_32_Normal" style:data-style-name="N36">
      <style:table-cell-properties fo:border-top="thin solid #BFBFBF" fo:border-bottom="none" fo:border-left="thin solid #BFBFBF" fo:border-right="thin solid #BFBFBF" style:vertical-align="automatic" fo:background-color="#EEEEE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none" fo:border-bottom="none" fo:border-left="thin solid #BFBFBF" fo:border-right="thin solid #BFBFBF" fo:background-color="transparent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BFBFBF" fo:border-right="thin solid #000000" fo:background-color="transparent"/>
    </style:style>
    <style:style style:name="ce31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32" style:family="table-cell" style:parent-style-name="Excel_32_Built-in_32_Normal" style:data-style-name="N37">
      <style:table-cell-properties fo:border-top="thin solid #000000" fo:border-bottom="thin solid #000000" fo:border-left="thin solid #000000" fo:border-right="thin solid #BFBFBF" style:vertical-align="middle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BFBFBF" fo:border-right="thin solid #000000" fo:background-color="#CCCCCC"/>
    </style:style>
    <style:style style:name="ce34" style:family="table-cell" style:parent-style-name="Default" style:data-style-name="N43">
      <style:table-cell-properties fo:border="thin solid #000000" fo:background-color="#CCCCCC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BFBFBF" fo:background-color="#CCCCCC"/>
    </style:style>
    <style:style style:name="ce36" style:family="table-cell" style:parent-style-name="Excel_32_Built-in_32_Normal" style:data-style-name="N36">
      <style:table-cell-properties fo:border-top="thin solid #000000" fo:border-bottom="thin solid #000000" fo:border-left="thin solid #BFBFBF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37" style:family="table-cell" style:parent-style-name="Excel_32_Built-in_32_Normal" style:data-style-name="N37">
      <style:table-cell-properties fo:border-top="none" fo:border-bottom="none" fo:border-left="thin solid #000000" fo:border-right="thin solid #BFBFBF" style:vertical-align="middle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="thin solid #000000" fo:background-color="#CCCCCC"/>
    </style:style>
    <style:style style:name="ce39" style:family="table-cell" style:parent-style-name="Excel_32_Built-in_32_Normal" style:data-style-name="N37">
      <style:table-cell-properties fo:border-top="none" fo:border-bottom="thin solid #000000" fo:border-left="thin solid #000000" fo:border-right="thin solid #BFBFBF" style:vertical-align="middle" fo:background-color="#CCCCC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="thin solid #000000" fo:background-color="#FFFFFF"/>
    </style:style>
    <style:style style:name="ce41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2" style:family="table-cell" style:parent-style-name="Excel_32_Built-in_32_Normal" style:data-style-name="N36">
      <style:table-cell-properties fo:border="thin solid #000000" style:vertical-align="middle" fo:background-color="#CCCCCC" style:repeat-content="false"/>
      <style:paragraph-properties fo:text-align="center"/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 style:font-family-generic="swiss"/>
    </style:style>
    <style:style style:name="ce43" style:family="table-cell" style:parent-style-name="Excel_32_Built-in_32_Normal" style:data-style-name="N37">
      <style:table-cell-properties fo:border-top="thin solid #000000" fo:border-bottom="thin solid #000000" fo:border-left="thin solid #000000" fo:border-right="none" style:vertical-align="middle" fo:background-color="#999999" style:repeat-content="false"/>
      <style:paragraph-properties fo:text-align="center"/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 style:font-family-generic="swiss"/>
    </style:style>
    <style:style style:name="ce4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4.445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1.85208333333333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22.5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6.3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5.35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22.3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ce45" style:family="table-cell" style:parent-style-name="Excel_32_Built-in_32_Normal" style:data-style-name="N40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  <style:map style:condition="of:cell-content()=&quot;BRAK KRAWĘDZI&quot;" style:apply-style-name="cf95"/>
    </style:style>
    <style:style style:name="ce46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  <style:map style:condition="of:cell-content()=&quot;BRAK KRAWĘDZI&quot;" style:apply-style-name="cf95"/>
    </style:style>
    <style:style style:name="ce47" style:family="table-cell" style:parent-style-name="Excel_32_Built-in_32_Normal" style:data-style-name="N38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  <style:map style:condition="of:cell-content()=&quot;BRAK KRAWĘDZI&quot;" style:apply-style-name="cf95"/>
    </style:style>
    <style:style style:name="ce48" style:family="table-cell" style:parent-style-name="Excel_32_Built-in_32_Normal" style:data-style-name="N4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  <style:map style:condition="of:cell-content()=&quot;BRAK KRAWĘDZI&quot;" style:apply-style-name="cf95"/>
    </style:style>
    <style:style style:name="ce49" style:family="table-cell" style:parent-style-name="Excel_32_Built-in_32_Normal" style:data-style-name="N3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  <style:map style:condition="of:cell-content()=&quot;BRAK KRAWĘDZI&quot;" style:apply-style-name="cf95"/>
    </style:style>
    <style:style style:name="ce50" style:family="table-cell" style:parent-style-name="Excel_32_Built-in_32_Normal" style:data-style-name="N40">
      <style:table-cell-properties fo:border="thin solid #000000" style:vertical-align="middle" fo:background-color="transparent"/>
      <style:text-properties style:font-name="Arial" style:font-name-asian="Arial" style:font-name-complex="Arial" fo:font-weight="bold" style:font-weight-asian="bold" style:font-weight-complex="bold" style:font-family-generic="swiss"/>
      <style:map style:condition="of:cell-content()=&quot;BRAK KRAWĘDZI&quot;" style:apply-style-name="cf95"/>
    </style:style>
    <style:style style:name="ce51" style:family="table-cell" style:parent-style-name="Excel_32_Built-in_32_Normal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  <style:map style:condition="of:cell-content()=0" style:apply-style-name="cf96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content-validations>
        <table:content-validation table:name="val1" table:condition="of:cell-content-is-in-list($$NAZWY)" table:base-cell-address="Zamówienie.B11">
          <table:help-message table:display="true"/>
          <table:error-message table:display="true"/>
        </table:content-validation>
      </table:content-validations>
      <table:table table:name="Zamówienie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4"/>
        <table:table-column table:style-name="co6" table:default-cell-style-name="ce2"/>
        <table:table-column table:style-name="co7" table:default-cell-style-name="ce2"/>
        <table:table-column table:style-name="co8" table:number-columns-repeated="1016" table:default-cell-style-name="ce2"/>
        <table:table-column table:style-name="co9" table:number-columns-repeated="15360" table:default-cell-style-name="ce1"/>
        <table:table-row table:style-name="ro1">
          <table:table-cell office:value-type="string" table:number-columns-spanned="8" table:number-rows-spanned="1" table:style-name="ce28">
            <text:p>ZAMÓWIENIE NA PŁYTY MEBLOWE ZIEN-MAL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2">
          <table:table-cell table:style-name="ce3"/>
          <table:table-cell table:number-columns-repeated="4" table:style-name="ce2"/>
          <table:table-cell table:style-name="ce4"/>
          <table:table-cell table:style-name="ce2"/>
          <table:table-cell table:style-name="ce5"/>
          <table:table-cell table:number-columns-repeated="1016" table:style-name="ce2"/>
          <table:table-cell table:number-columns-repeated="15360"/>
        </table:table-row>
        <table:table-row table:style-name="ro3">
          <table:table-cell table:number-columns-spanned="8" table:number-rows-spanned="1" table:style-name="ce29"/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4">
          <table:table-cell table:style-name="ce3"/>
          <table:table-cell table:style-name="ce6"/>
          <table:table-cell table:number-columns-repeated="3" table:style-name="ce7"/>
          <table:table-cell table:style-name="ce8"/>
          <table:table-cell table:style-name="ce7"/>
          <table:table-cell table:style-name="ce9"/>
          <table:table-cell table:number-columns-repeated="1016" table:style-name="ce2"/>
          <table:table-cell table:number-columns-repeated="15360"/>
        </table:table-row>
        <table:table-row table:style-name="ro5">
          <table:table-cell table:number-columns-spanned="2" table:number-rows-spanned="1" table:style-name="ce30"/>
          <table:covered-table-cell/>
          <table:table-cell office:value-type="string" table:number-columns-spanned="3" table:number-rows-spanned="1" table:style-name="ce31">
            <text:p>Data</text:p>
          </table:table-cell>
          <table:covered-table-cell table:number-columns-repeated="2"/>
          <table:table-cell office:value-type="string" table:number-columns-spanned="3" table:number-rows-spanned="1" table:style-name="ce32">
            <text:p>FIRMA- NAZWISKO</text:p>
          </table:table-cell>
          <table:covered-table-cell table:number-columns-repeated="2"/>
          <table:table-cell table:number-columns-repeated="1016" table:style-name="ce2"/>
          <table:table-cell table:number-columns-repeated="15360"/>
        </table:table-row>
        <table:table-row table:style-name="ro6">
          <table:table-cell table:number-columns-spanned="2" table:number-rows-spanned="1" table:style-name="ce33"/>
          <table:covered-table-cell/>
          <table:table-cell table:number-columns-spanned="3" table:number-rows-spanned="1" table:style-name="ce34"/>
          <table:covered-table-cell table:number-columns-repeated="2"/>
          <table:table-cell table:number-columns-spanned="3" table:number-rows-spanned="1" table:style-name="ce35"/>
          <table:covered-table-cell table:number-columns-repeated="2"/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string" table:number-columns-spanned="2" table:number-rows-spanned="1" table:style-name="ce36">
            <text:p>PŁYTA</text:p>
          </table:table-cell>
          <table:covered-table-cell/>
          <table:table-cell office:value-type="string" table:number-columns-spanned="3" table:number-rows-spanned="1" table:style-name="ce31">
            <text:p>RODZAJ OBRZEŻA</text:p>
          </table:table-cell>
          <table:covered-table-cell table:number-columns-repeated="2"/>
          <table:table-cell office:value-type="string" table:number-columns-spanned="3" table:number-rows-spanned="1" table:style-name="ce37">
            <text:p>GRUBOŚĆ OBRZEŻA</text:p>
          </table:table-cell>
          <table:covered-table-cell table:number-columns-repeated="2"/>
          <table:table-cell table:number-columns-repeated="1016" table:style-name="ce2"/>
          <table:table-cell table:number-columns-repeated="15360"/>
        </table:table-row>
        <table:table-row table:style-name="ro7">
          <table:table-cell table:number-columns-spanned="2" table:number-rows-spanned="1" table:style-name="ce33"/>
          <table:covered-table-cell/>
          <table:table-cell table:number-columns-spanned="3" table:number-rows-spanned="1" table:style-name="ce38"/>
          <table:covered-table-cell table:number-columns-repeated="2"/>
          <table:table-cell office:value-type="float" office:value="1" table:number-columns-spanned="3" table:number-rows-spanned="1" table:style-name="ce39">
            <text:p>1,00</text:p>
          </table:table-cell>
          <table:covered-table-cell table:number-columns-repeated="2"/>
          <table:table-cell table:number-columns-repeated="1016" table:style-name="ce2"/>
          <table:table-cell table:number-columns-repeated="15360"/>
        </table:table-row>
        <table:table-row table:style-name="ro8">
          <table:table-cell table:number-columns-spanned="8" table:number-rows-spanned="1" table:style-name="ce40">
            <office:annotation draw:style-name="a0" svg:x="10.3229166666667in" svg:y="1.875in" svg:width="2.04166666666667in" svg:height="0.979166666666667in">
              <dc:creator/>
              <text:p><text:span text:style-name="T1">ZIEN-MAL:</text:span><text:span text:style-name="T1"/></text:p>
              <text:p><text:span text:style-name="T2">Długość i szerokość w przypadku oklejenia nie ma znaczenia - określamy je krawędziami długimi i krótkimi.</text:span><text:span text:style-name="T2"/></text:p>
              <text:p/>
            </office:annotation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9">
          <table:table-cell office:value-type="string" table:style-name="ce10">
            <text:p>Lp.</text:p>
          </table:table-cell>
          <table:table-cell office:value-type="string" table:style-name="ce11">
            <text:p>OKLEJANE KRAWĘDZIE (DDKK)</text:p>
          </table:table-cell>
          <table:table-cell office:value-type="string" table:style-name="ce11">
            <text:p>Wysokość USŁOJENIE (mm)</text:p>
          </table:table-cell>
          <table:table-cell office:value-type="string" table:style-name="ce11">
            <text:p>Szerokość (mm)</text:p>
          </table:table-cell>
          <table:table-cell office:value-type="string" table:style-name="ce11">
            <text:p><text:s/>Ilość (szt)</text:p>
          </table:table-cell>
          <table:table-cell office:value-type="string" table:style-name="ce12">
            <text:p>m2</text:p>
          </table:table-cell>
          <table:table-cell office:value-type="string" table:style-name="ce11">
            <text:p>M.B OBRZEŻA</text:p>
          </table:table-cell>
          <table:table-cell office:value-type="string" table:style-name="ce11">
            <text:p>USŁOJENIE ( ZAZNA X)</text:p>
          </table:table-cell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float" office:value="1" table:style-name="ce13">
            <text:p>1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1]=&quot;&quot;;&quot;&quot;;IF([.B11]=&quot;K&quot;;(MIN([.C11:.D11])*[.E11])/1000;IF([.B11]=&quot;D&quot;;(MAX([.C11:.D11])*[.E11])/1000;IF([.B11]=&quot;DD&quot;;MAX([.C11:.D11])*2*[.E11]/1000;IF([.B11]=&quot;KK&quot;;MIN([.C11:.D11])*2*[.E11]/1000;IF([.B11]=&quot;DK&quot;;([.C11]+[.D11])*[.E11]/1000;IF([.B11]=&quot;DDK&quot;;(MAX([.C11:.D11])*2+MIN([.C11:.D11]*1)*[.E11])/1000;IF([.B11]=&quot;DKK&quot;;((MAX([.C11:.D11])*1+MIN([.C11:.D11])*2)*[.E11])/1000;IF([.B11]=&quot;DDKK&quot;;(([.C11]*2+[.D11]*2)*[.E11])/1000;&quot;BRAK KRAWĘDZI&quot;)))))))))" table:number-matrix-columns-spanned="1" table:number-matrix-rows-spanned="1" table:style-name="ce45"/>
          <table:table-cell table:style-name="ce46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2" table:style-name="ce13">
            <text:p>2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2]=&quot;&quot;;&quot;&quot;;IF([.B12]=&quot;K&quot;;(MIN([.C12:.D12])*[.E12])/1000;IF([.B12]=&quot;D&quot;;(MAX([.C12:.D12])*[.E12])/1000;IF([.B12]=&quot;DD&quot;;MAX([.C12:.D12])*2*[.E12]/1000;IF([.B12]=&quot;KK&quot;;MIN([.C12:.D12])*2*[.E12]/1000;IF([.B12]=&quot;DK&quot;;([.C12]+[.D12])*[.E12]/1000;IF([.B12]=&quot;DDK&quot;;(MAX([.C12:.D12])*2+MIN([.C12:.D12]*1)*[.E12])/1000;IF([.B12]=&quot;DKK&quot;;((MAX([.C12:.D12])*1+MIN([.C12:.D12])*2)*[.E12])/1000;IF([.B12]=&quot;DDKK&quot;;(([.C12]*2+[.D12]*2)*[.E12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3" table:style-name="ce13">
            <text:p>3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3]=&quot;&quot;;&quot;&quot;;IF([.B13]=&quot;K&quot;;(MIN([.C13:.D13])*[.E13])/1000;IF([.B13]=&quot;D&quot;;(MAX([.C13:.D13])*[.E13])/1000;IF([.B13]=&quot;DD&quot;;MAX([.C13:.D13])*2*[.E13]/1000;IF([.B13]=&quot;KK&quot;;MIN([.C13:.D13])*2*[.E13]/1000;IF([.B13]=&quot;DK&quot;;([.C13]+[.D13])*[.E13]/1000;IF([.B13]=&quot;DDK&quot;;(MAX([.C13:.D13])*2+MIN([.C13:.D13]*1)*[.E13])/1000;IF([.B13]=&quot;DKK&quot;;((MAX([.C13:.D13])*1+MIN([.C13:.D13])*2)*[.E13])/1000;IF([.B13]=&quot;DDKK&quot;;(([.C13]*2+[.D13]*2)*[.E13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4" table:style-name="ce13">
            <text:p>4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4]=&quot;&quot;;&quot;&quot;;IF([.B14]=&quot;K&quot;;(MIN([.C14:.D14])*[.E14])/1000;IF([.B14]=&quot;D&quot;;(MAX([.C14:.D14])*[.E14])/1000;IF([.B14]=&quot;DD&quot;;MAX([.C14:.D14])*2*[.E14]/1000;IF([.B14]=&quot;KK&quot;;MIN([.C14:.D14])*2*[.E14]/1000;IF([.B14]=&quot;DK&quot;;([.C14]+[.D14])*[.E14]/1000;IF([.B14]=&quot;DDK&quot;;(MAX([.C14:.D14])*2+MIN([.C14:.D14]*1)*[.E14])/1000;IF([.B14]=&quot;DKK&quot;;((MAX([.C14:.D14])*1+MIN([.C14:.D14])*2)*[.E14])/1000;IF([.B14]=&quot;DDKK&quot;;(([.C14]*2+[.D14]*2)*[.E14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5" table:style-name="ce13">
            <text:p>5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5]=&quot;&quot;;&quot;&quot;;IF([.B15]=&quot;K&quot;;(MIN([.C15:.D15])*[.E15])/1000;IF([.B15]=&quot;D&quot;;(MAX([.C15:.D15])*[.E15])/1000;IF([.B15]=&quot;DD&quot;;MAX([.C15:.D15])*2*[.E15]/1000;IF([.B15]=&quot;KK&quot;;MIN([.C15:.D15])*2*[.E15]/1000;IF([.B15]=&quot;DK&quot;;([.C15]+[.D15])*[.E15]/1000;IF([.B15]=&quot;DDK&quot;;(MAX([.C15:.D15])*2+MIN([.C15:.D15]*1)*[.E15])/1000;IF([.B15]=&quot;DKK&quot;;((MAX([.C15:.D15])*1+MIN([.C15:.D15])*2)*[.E15])/1000;IF([.B15]=&quot;DDKK&quot;;(([.C15]*2+[.D15]*2)*[.E15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6" table:style-name="ce13">
            <text:p>6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6]=&quot;&quot;;&quot;&quot;;IF([.B16]=&quot;K&quot;;(MIN([.C16:.D16])*[.E16])/1000;IF([.B16]=&quot;D&quot;;(MAX([.C16:.D16])*[.E16])/1000;IF([.B16]=&quot;DD&quot;;MAX([.C16:.D16])*2*[.E16]/1000;IF([.B16]=&quot;KK&quot;;MIN([.C16:.D16])*2*[.E16]/1000;IF([.B16]=&quot;DK&quot;;([.C16]+[.D16])*[.E16]/1000;IF([.B16]=&quot;DDK&quot;;(MAX([.C16:.D16])*2+MIN([.C16:.D16]*1)*[.E16])/1000;IF([.B16]=&quot;DKK&quot;;((MAX([.C16:.D16])*1+MIN([.C16:.D16])*2)*[.E16])/1000;IF([.B16]=&quot;DDKK&quot;;(([.C16]*2+[.D16]*2)*[.E16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7" table:style-name="ce13">
            <text:p>7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7]=&quot;&quot;;&quot;&quot;;IF([.B17]=&quot;K&quot;;(MIN([.C17:.D17])*[.E17])/1000;IF([.B17]=&quot;D&quot;;(MAX([.C17:.D17])*[.E17])/1000;IF([.B17]=&quot;DD&quot;;MAX([.C17:.D17])*2*[.E17]/1000;IF([.B17]=&quot;KK&quot;;MIN([.C17:.D17])*2*[.E17]/1000;IF([.B17]=&quot;DK&quot;;([.C17]+[.D17])*[.E17]/1000;IF([.B17]=&quot;DDK&quot;;(MAX([.C17:.D17])*2+MIN([.C17:.D17]*1)*[.E17])/1000;IF([.B17]=&quot;DKK&quot;;((MAX([.C17:.D17])*1+MIN([.C17:.D17])*2)*[.E17])/1000;IF([.B17]=&quot;DDKK&quot;;(([.C17]*2+[.D17]*2)*[.E17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8" table:style-name="ce13">
            <text:p>8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8]=&quot;&quot;;&quot;&quot;;IF([.B18]=&quot;K&quot;;(MIN([.C18:.D18])*[.E18])/1000;IF([.B18]=&quot;D&quot;;(MAX([.C18:.D18])*[.E18])/1000;IF([.B18]=&quot;DD&quot;;MAX([.C18:.D18])*2*[.E18]/1000;IF([.B18]=&quot;KK&quot;;MIN([.C18:.D18])*2*[.E18]/1000;IF([.B18]=&quot;DK&quot;;([.C18]+[.D18])*[.E18]/1000;IF([.B18]=&quot;DDK&quot;;(MAX([.C18:.D18])*2+MIN([.C18:.D18]*1)*[.E18])/1000;IF([.B18]=&quot;DKK&quot;;((MAX([.C18:.D18])*1+MIN([.C18:.D18])*2)*[.E18])/1000;IF([.B18]=&quot;DDKK&quot;;(([.C18]*2+[.D18]*2)*[.E18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9" table:style-name="ce13">
            <text:p>9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19]=&quot;&quot;;&quot;&quot;;IF([.B19]=&quot;K&quot;;(MIN([.C19:.D19])*[.E19])/1000;IF([.B19]=&quot;D&quot;;(MAX([.C19:.D19])*[.E19])/1000;IF([.B19]=&quot;DD&quot;;MAX([.C19:.D19])*2*[.E19]/1000;IF([.B19]=&quot;KK&quot;;MIN([.C19:.D19])*2*[.E19]/1000;IF([.B19]=&quot;DK&quot;;([.C19]+[.D19])*[.E19]/1000;IF([.B19]=&quot;DDK&quot;;(MAX([.C19:.D19])*2+MIN([.C19:.D19]*1)*[.E19])/1000;IF([.B19]=&quot;DKK&quot;;((MAX([.C19:.D19])*1+MIN([.C19:.D19])*2)*[.E19])/1000;IF([.B19]=&quot;DDKK&quot;;(([.C19]*2+[.D19]*2)*[.E19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10" table:style-name="ce13">
            <text:p>10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20]=&quot;&quot;;&quot;&quot;;IF([.B20]=&quot;K&quot;;(MIN([.C20:.D20])*[.E20])/1000;IF([.B20]=&quot;D&quot;;(MAX([.C20:.D20])*[.E20])/1000;IF([.B20]=&quot;DD&quot;;MAX([.C20:.D20])*2*[.E20]/1000;IF([.B20]=&quot;KK&quot;;MIN([.C20:.D20])*2*[.E20]/1000;IF([.B20]=&quot;DK&quot;;([.C20]+[.D20])*[.E20]/1000;IF([.B20]=&quot;DDK&quot;;(MAX([.C20:.D20])*2+MIN([.C20:.D20]*1)*[.E20])/1000;IF([.B20]=&quot;DKK&quot;;((MAX([.C20:.D20])*1+MIN([.C20:.D20])*2)*[.E20])/1000;IF([.B20]=&quot;DDKK&quot;;(([.C20]*2+[.D20]*2)*[.E20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11" table:style-name="ce13">
            <text:p>11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21]=&quot;&quot;;&quot;&quot;;IF([.B21]=&quot;K&quot;;(MIN([.C21:.D21])*[.E21])/1000;IF([.B21]=&quot;D&quot;;(MAX([.C21:.D21])*[.E21])/1000;IF([.B21]=&quot;DD&quot;;MAX([.C21:.D21])*2*[.E21]/1000;IF([.B21]=&quot;KK&quot;;MIN([.C21:.D21])*2*[.E21]/1000;IF([.B21]=&quot;DK&quot;;([.C21]+[.D21])*[.E21]/1000;IF([.B21]=&quot;DDK&quot;;(MAX([.C21:.D21])*2+MIN([.C21:.D21]*1)*[.E21])/1000;IF([.B21]=&quot;DKK&quot;;((MAX([.C21:.D21])*1+MIN([.C21:.D21])*2)*[.E21])/1000;IF([.B21]=&quot;DDKK&quot;;(([.C21]*2+[.D21]*2)*[.E21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12" table:style-name="ce13">
            <text:p>12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22]=&quot;&quot;;&quot;&quot;;IF([.B22]=&quot;K&quot;;(MIN([.C22:.D22])*[.E22])/1000;IF([.B22]=&quot;D&quot;;(MAX([.C22:.D22])*[.E22])/1000;IF([.B22]=&quot;DD&quot;;MAX([.C22:.D22])*2*[.E22]/1000;IF([.B22]=&quot;KK&quot;;MIN([.C22:.D22])*2*[.E22]/1000;IF([.B22]=&quot;DK&quot;;([.C22]+[.D22])*[.E22]/1000;IF([.B22]=&quot;DDK&quot;;(MAX([.C22:.D22])*2+MIN([.C22:.D22]*1)*[.E22])/1000;IF([.B22]=&quot;DKK&quot;;((MAX([.C22:.D22])*1+MIN([.C22:.D22])*2)*[.E22])/1000;IF([.B22]=&quot;DDKK&quot;;(([.C22]*2+[.D22]*2)*[.E22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13" table:style-name="ce13">
            <text:p>13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23]=&quot;&quot;;&quot;&quot;;IF([.B23]=&quot;K&quot;;(MIN([.C23:.D23])*[.E23])/1000;IF([.B23]=&quot;D&quot;;(MAX([.C23:.D23])*[.E23])/1000;IF([.B23]=&quot;DD&quot;;MAX([.C23:.D23])*2*[.E23]/1000;IF([.B23]=&quot;KK&quot;;MIN([.C23:.D23])*2*[.E23]/1000;IF([.B23]=&quot;DK&quot;;([.C23]+[.D23])*[.E23]/1000;IF([.B23]=&quot;DDK&quot;;(MAX([.C23:.D23])*2+MIN([.C23:.D23]*1)*[.E23])/1000;IF([.B23]=&quot;DKK&quot;;((MAX([.C23:.D23])*1+MIN([.C23:.D23])*2)*[.E23])/1000;IF([.B23]=&quot;DDKK&quot;;(([.C23]*2+[.D23]*2)*[.E23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14" table:style-name="ce13">
            <text:p>14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24]=&quot;&quot;;&quot;&quot;;IF([.B24]=&quot;K&quot;;(MIN([.C24:.D24])*[.E24])/1000;IF([.B24]=&quot;D&quot;;(MAX([.C24:.D24])*[.E24])/1000;IF([.B24]=&quot;DD&quot;;MAX([.C24:.D24])*2*[.E24]/1000;IF([.B24]=&quot;KK&quot;;MIN([.C24:.D24])*2*[.E24]/1000;IF([.B24]=&quot;DK&quot;;([.C24]+[.D24])*[.E24]/1000;IF([.B24]=&quot;DDK&quot;;(MAX([.C24:.D24])*2+MIN([.C24:.D24]*1)*[.E24])/1000;IF([.B24]=&quot;DKK&quot;;((MAX([.C24:.D24])*1+MIN([.C24:.D24])*2)*[.E24])/1000;IF([.B24]=&quot;DDKK&quot;;(([.C24]*2+[.D24]*2)*[.E24])/1000;&quot;BRAK KRAWĘDZI&quot;)))))))))" table:number-matrix-columns-spanned="1" table:number-matrix-rows-spanned="1" table:style-name="ce45"/>
          <table:table-cell table:style-name="ce47"/>
          <table:table-cell table:number-columns-repeated="3" table:style-name="ce2"/>
          <table:table-cell table:style-name="ce19"/>
          <table:table-cell table:number-columns-repeated="16372"/>
        </table:table-row>
        <table:table-row table:style-name="ro4">
          <table:table-cell office:value-type="float" office:value="15" table:style-name="ce13">
            <text:p>15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25]=&quot;&quot;;&quot;&quot;;IF([.B25]=&quot;K&quot;;(MIN([.C25:.D25])*[.E25])/1000;IF([.B25]=&quot;D&quot;;(MAX([.C25:.D25])*[.E25])/1000;IF([.B25]=&quot;DD&quot;;MAX([.C25:.D25])*2*[.E25]/1000;IF([.B25]=&quot;KK&quot;;MIN([.C25:.D25])*2*[.E25]/1000;IF([.B25]=&quot;DK&quot;;([.C25]+[.D25])*[.E25]/1000;IF([.B25]=&quot;DDK&quot;;(MAX([.C25:.D25])*2+MIN([.C25:.D25]*1)*[.E25])/1000;IF([.B25]=&quot;DKK&quot;;((MAX([.C25:.D25])*1+MIN([.C25:.D25])*2)*[.E25])/1000;IF([.B25]=&quot;DDKK&quot;;(([.C25]*2+[.D25]*2)*[.E25])/1000;&quot;BRAK KRAWĘDZI&quot;)))))))))" table:number-matrix-columns-spanned="1" table:number-matrix-rows-spanned="1" table:style-name="ce45"/>
          <table:table-cell table:style-name="ce47"/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float" office:value="16" table:style-name="ce13">
            <text:p>16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26]=&quot;&quot;;&quot;&quot;;IF([.B26]=&quot;K&quot;;(MIN([.C26:.D26])*[.E26])/1000;IF([.B26]=&quot;D&quot;;(MAX([.C26:.D26])*[.E26])/1000;IF([.B26]=&quot;DD&quot;;MAX([.C26:.D26])*2*[.E26]/1000;IF([.B26]=&quot;KK&quot;;MIN([.C26:.D26])*2*[.E26]/1000;IF([.B26]=&quot;DK&quot;;([.C26]+[.D26])*[.E26]/1000;IF([.B26]=&quot;DDK&quot;;(MAX([.C26:.D26])*2+MIN([.C26:.D26]*1)*[.E26])/1000;IF([.B26]=&quot;DKK&quot;;((MAX([.C26:.D26])*1+MIN([.C26:.D26])*2)*[.E26])/1000;IF([.B26]=&quot;DDKK&quot;;(([.C26]*2+[.D26]*2)*[.E26])/1000;&quot;BRAK KRAWĘDZI&quot;)))))))))" table:number-matrix-columns-spanned="1" table:number-matrix-rows-spanned="1" table:style-name="ce45"/>
          <table:table-cell table:style-name="ce47"/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float" office:value="17" table:style-name="ce13">
            <text:p>17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27]=&quot;&quot;;&quot;&quot;;IF([.B27]=&quot;K&quot;;(MIN([.C27:.D27])*[.E27])/1000;IF([.B27]=&quot;D&quot;;(MAX([.C27:.D27])*[.E27])/1000;IF([.B27]=&quot;DD&quot;;MAX([.C27:.D27])*2*[.E27]/1000;IF([.B27]=&quot;KK&quot;;MIN([.C27:.D27])*2*[.E27]/1000;IF([.B27]=&quot;DK&quot;;([.C27]+[.D27])*[.E27]/1000;IF([.B27]=&quot;DDK&quot;;(MAX([.C27:.D27])*2+MIN([.C27:.D27]*1)*[.E27])/1000;IF([.B27]=&quot;DKK&quot;;((MAX([.C27:.D27])*1+MIN([.C27:.D27])*2)*[.E27])/1000;IF([.B27]=&quot;DDKK&quot;;(([.C27]*2+[.D27]*2)*[.E27])/1000;&quot;BRAK KRAWĘDZI&quot;)))))))))" table:number-matrix-columns-spanned="1" table:number-matrix-rows-spanned="1" table:style-name="ce45"/>
          <table:table-cell table:style-name="ce47"/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float" office:value="18" table:style-name="ce13">
            <text:p>18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28]=&quot;&quot;;&quot;&quot;;IF([.B28]=&quot;K&quot;;(MIN([.C28:.D28])*[.E28])/1000;IF([.B28]=&quot;D&quot;;(MAX([.C28:.D28])*[.E28])/1000;IF([.B28]=&quot;DD&quot;;MAX([.C28:.D28])*2*[.E28]/1000;IF([.B28]=&quot;KK&quot;;MIN([.C28:.D28])*2*[.E28]/1000;IF([.B28]=&quot;DK&quot;;([.C28]+[.D28])*[.E28]/1000;IF([.B28]=&quot;DDK&quot;;(MAX([.C28:.D28])*2+MIN([.C28:.D28]*1)*[.E28])/1000;IF([.B28]=&quot;DKK&quot;;((MAX([.C28:.D28])*1+MIN([.C28:.D28])*2)*[.E28])/1000;IF([.B28]=&quot;DDKK&quot;;(([.C28]*2+[.D28]*2)*[.E28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float" office:value="19" table:style-name="ce13">
            <text:p>19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29]=&quot;&quot;;&quot;&quot;;IF([.B29]=&quot;K&quot;;(MIN([.C29:.D29])*[.E29])/1000;IF([.B29]=&quot;D&quot;;(MAX([.C29:.D29])*[.E29])/1000;IF([.B29]=&quot;DD&quot;;MAX([.C29:.D29])*2*[.E29]/1000;IF([.B29]=&quot;KK&quot;;MIN([.C29:.D29])*2*[.E29]/1000;IF([.B29]=&quot;DK&quot;;([.C29]+[.D29])*[.E29]/1000;IF([.B29]=&quot;DDK&quot;;(MAX([.C29:.D29])*2+MIN([.C29:.D29]*1)*[.E29])/1000;IF([.B29]=&quot;DKK&quot;;((MAX([.C29:.D29])*1+MIN([.C29:.D29])*2)*[.E29])/1000;IF([.B29]=&quot;DDKK&quot;;(([.C29]*2+[.D29]*2)*[.E29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float" office:value="20" table:style-name="ce13">
            <text:p>20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30]=&quot;&quot;;&quot;&quot;;IF([.B30]=&quot;K&quot;;(MIN([.C30:.D30])*[.E30])/1000;IF([.B30]=&quot;D&quot;;(MAX([.C30:.D30])*[.E30])/1000;IF([.B30]=&quot;DD&quot;;MAX([.C30:.D30])*2*[.E30]/1000;IF([.B30]=&quot;KK&quot;;MIN([.C30:.D30])*2*[.E30]/1000;IF([.B30]=&quot;DK&quot;;([.C30]+[.D30])*[.E30]/1000;IF([.B30]=&quot;DDK&quot;;(MAX([.C30:.D30])*2+MIN([.C30:.D30]*1)*[.E30])/1000;IF([.B30]=&quot;DKK&quot;;((MAX([.C30:.D30])*1+MIN([.C30:.D30])*2)*[.E30])/1000;IF([.B30]=&quot;DDKK&quot;;(([.C30]*2+[.D30]*2)*[.E30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float" office:value="21" table:style-name="ce13">
            <text:p>21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31]=&quot;&quot;;&quot;&quot;;IF([.B31]=&quot;K&quot;;(MIN([.C31:.D31])*[.E31])/1000;IF([.B31]=&quot;D&quot;;(MAX([.C31:.D31])*[.E31])/1000;IF([.B31]=&quot;DD&quot;;MAX([.C31:.D31])*2*[.E31]/1000;IF([.B31]=&quot;KK&quot;;MIN([.C31:.D31])*2*[.E31]/1000;IF([.B31]=&quot;DK&quot;;([.C31]+[.D31])*[.E31]/1000;IF([.B31]=&quot;DDK&quot;;(MAX([.C31:.D31])*2+MIN([.C31:.D31]*1)*[.E31])/1000;IF([.B31]=&quot;DKK&quot;;((MAX([.C31:.D31])*1+MIN([.C31:.D31])*2)*[.E31])/1000;IF([.B31]=&quot;DDKK&quot;;(([.C31]*2+[.D31]*2)*[.E31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float" office:value="22" table:style-name="ce13">
            <text:p>22</text:p>
          </table:table-cell>
          <table:table-cell table:content-validation-name="val1" table:style-name="ce20"/>
          <table:table-cell table:number-columns-repeated="3" table:style-name="ce20"/>
          <table:table-cell table:style-name="ce51"/>
          <table:table-cell office:value-type="string" office:string-value="" table:formula="of:=IF([.B32]=&quot;&quot;;&quot;&quot;;IF([.B32]=&quot;K&quot;;(MIN([.C32:.D32])*[.E32])/1000;IF([.B32]=&quot;D&quot;;(MAX([.C32:.D32])*[.E32])/1000;IF([.B32]=&quot;DD&quot;;MAX([.C32:.D32])*2*[.E32]/1000;IF([.B32]=&quot;KK&quot;;MIN([.C32:.D32])*2*[.E32]/1000;IF([.B32]=&quot;DK&quot;;([.C32]+[.D32])*[.E32]/1000;IF([.B32]=&quot;DDK&quot;;(MAX([.C32:.D32])*2+MIN([.C32:.D32]*1)*[.E32])/1000;IF([.B32]=&quot;DKK&quot;;((MAX([.C32:.D32])*1+MIN([.C32:.D32])*2)*[.E32])/1000;IF([.B32]=&quot;DDKK&quot;;(([.C32]*2+[.D32]*2)*[.E32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float" office:value="23" table:style-name="ce13">
            <text:p>23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3]=&quot;&quot;;&quot;&quot;;IF([.B33]=&quot;K&quot;;(MIN([.C33:.D33])*[.E33])/1000;IF([.B33]=&quot;D&quot;;(MAX([.C33:.D33])*[.E33])/1000;IF([.B33]=&quot;DD&quot;;MAX([.C33:.D33])*2*[.E33]/1000;IF([.B33]=&quot;KK&quot;;MIN([.C33:.D33])*2*[.E33]/1000;IF([.B33]=&quot;DK&quot;;([.C33]+[.D33])*[.E33]/1000;IF([.B33]=&quot;DDK&quot;;(MAX([.C33:.D33])*2+MIN([.C33:.D33]*1)*[.E33])/1000;IF([.B33]=&quot;DKK&quot;;((MAX([.C33:.D33])*1+MIN([.C33:.D33])*2)*[.E33])/1000;IF([.B33]=&quot;DDKK&quot;;(([.C33]*2+[.D33]*2)*[.E33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24" table:style-name="ce13">
            <text:p>24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4]=&quot;&quot;;&quot;&quot;;IF([.B34]=&quot;K&quot;;(MIN([.C34:.D34])*[.E34])/1000;IF([.B34]=&quot;D&quot;;(MAX([.C34:.D34])*[.E34])/1000;IF([.B34]=&quot;DD&quot;;MAX([.C34:.D34])*2*[.E34]/1000;IF([.B34]=&quot;KK&quot;;MIN([.C34:.D34])*2*[.E34]/1000;IF([.B34]=&quot;DK&quot;;([.C34]+[.D34])*[.E34]/1000;IF([.B34]=&quot;DDK&quot;;(MAX([.C34:.D34])*2+MIN([.C34:.D34]*1)*[.E34])/1000;IF([.B34]=&quot;DKK&quot;;((MAX([.C34:.D34])*1+MIN([.C34:.D34])*2)*[.E34])/1000;IF([.B34]=&quot;DDKK&quot;;(([.C34]*2+[.D34]*2)*[.E34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25" table:style-name="ce13">
            <text:p>25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5]=&quot;&quot;;&quot;&quot;;IF([.B35]=&quot;K&quot;;(MIN([.C35:.D35])*[.E35])/1000;IF([.B35]=&quot;D&quot;;(MAX([.C35:.D35])*[.E35])/1000;IF([.B35]=&quot;DD&quot;;MAX([.C35:.D35])*2*[.E35]/1000;IF([.B35]=&quot;KK&quot;;MIN([.C35:.D35])*2*[.E35]/1000;IF([.B35]=&quot;DK&quot;;([.C35]+[.D35])*[.E35]/1000;IF([.B35]=&quot;DDK&quot;;(MAX([.C35:.D35])*2+MIN([.C35:.D35]*1)*[.E35])/1000;IF([.B35]=&quot;DKK&quot;;((MAX([.C35:.D35])*1+MIN([.C35:.D35])*2)*[.E35])/1000;IF([.B35]=&quot;DDKK&quot;;(([.C35]*2+[.D35]*2)*[.E35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26" table:style-name="ce13">
            <text:p>26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6]=&quot;&quot;;&quot;&quot;;IF([.B36]=&quot;K&quot;;(MIN([.C36:.D36])*[.E36])/1000;IF([.B36]=&quot;D&quot;;(MAX([.C36:.D36])*[.E36])/1000;IF([.B36]=&quot;DD&quot;;MAX([.C36:.D36])*2*[.E36]/1000;IF([.B36]=&quot;KK&quot;;MIN([.C36:.D36])*2*[.E36]/1000;IF([.B36]=&quot;DK&quot;;([.C36]+[.D36])*[.E36]/1000;IF([.B36]=&quot;DDK&quot;;(MAX([.C36:.D36])*2+MIN([.C36:.D36]*1)*[.E36])/1000;IF([.B36]=&quot;DKK&quot;;((MAX([.C36:.D36])*1+MIN([.C36:.D36])*2)*[.E36])/1000;IF([.B36]=&quot;DDKK&quot;;(([.C36]*2+[.D36]*2)*[.E36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27" table:style-name="ce13">
            <text:p>27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7]=&quot;&quot;;&quot;&quot;;IF([.B37]=&quot;K&quot;;(MIN([.C37:.D37])*[.E37])/1000;IF([.B37]=&quot;D&quot;;(MAX([.C37:.D37])*[.E37])/1000;IF([.B37]=&quot;DD&quot;;MAX([.C37:.D37])*2*[.E37]/1000;IF([.B37]=&quot;KK&quot;;MIN([.C37:.D37])*2*[.E37]/1000;IF([.B37]=&quot;DK&quot;;([.C37]+[.D37])*[.E37]/1000;IF([.B37]=&quot;DDK&quot;;(MAX([.C37:.D37])*2+MIN([.C37:.D37]*1)*[.E37])/1000;IF([.B37]=&quot;DKK&quot;;((MAX([.C37:.D37])*1+MIN([.C37:.D37])*2)*[.E37])/1000;IF([.B37]=&quot;DDKK&quot;;(([.C37]*2+[.D37]*2)*[.E37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28" table:style-name="ce13">
            <text:p>28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8]=&quot;&quot;;&quot;&quot;;IF([.B38]=&quot;K&quot;;(MIN([.C38:.D38])*[.E38])/1000;IF([.B38]=&quot;D&quot;;(MAX([.C38:.D38])*[.E38])/1000;IF([.B38]=&quot;DD&quot;;MAX([.C38:.D38])*2*[.E38]/1000;IF([.B38]=&quot;KK&quot;;MIN([.C38:.D38])*2*[.E38]/1000;IF([.B38]=&quot;DK&quot;;([.C38]+[.D38])*[.E38]/1000;IF([.B38]=&quot;DDK&quot;;(MAX([.C38:.D38])*2+MIN([.C38:.D38]*1)*[.E38])/1000;IF([.B38]=&quot;DKK&quot;;((MAX([.C38:.D38])*1+MIN([.C38:.D38])*2)*[.E38])/1000;IF([.B38]=&quot;DDKK&quot;;(([.C38]*2+[.D38]*2)*[.E38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29" table:style-name="ce13">
            <text:p>29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39]=&quot;&quot;;&quot;&quot;;IF([.B39]=&quot;K&quot;;(MIN([.C39:.D39])*[.E39])/1000;IF([.B39]=&quot;D&quot;;(MAX([.C39:.D39])*[.E39])/1000;IF([.B39]=&quot;DD&quot;;MAX([.C39:.D39])*2*[.E39]/1000;IF([.B39]=&quot;KK&quot;;MIN([.C39:.D39])*2*[.E39]/1000;IF([.B39]=&quot;DK&quot;;([.C39]+[.D39])*[.E39]/1000;IF([.B39]=&quot;DDK&quot;;(MAX([.C39:.D39])*2+MIN([.C39:.D39]*1)*[.E39])/1000;IF([.B39]=&quot;DKK&quot;;((MAX([.C39:.D39])*1+MIN([.C39:.D39])*2)*[.E39])/1000;IF([.B39]=&quot;DDKK&quot;;(([.C39]*2+[.D39]*2)*[.E39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0" table:style-name="ce13">
            <text:p>30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40]=&quot;&quot;;&quot;&quot;;IF([.B40]=&quot;K&quot;;(MIN([.C40:.D40])*[.E40])/1000;IF([.B40]=&quot;D&quot;;(MAX([.C40:.D40])*[.E40])/1000;IF([.B40]=&quot;DD&quot;;MAX([.C40:.D40])*2*[.E40]/1000;IF([.B40]=&quot;KK&quot;;MIN([.C40:.D40])*2*[.E40]/1000;IF([.B40]=&quot;DK&quot;;([.C40]+[.D40])*[.E40]/1000;IF([.B40]=&quot;DDK&quot;;(MAX([.C40:.D40])*2+MIN([.C40:.D40]*1)*[.E40])/1000;IF([.B40]=&quot;DKK&quot;;((MAX([.C40:.D40])*1+MIN([.C40:.D40])*2)*[.E40])/1000;IF([.B40]=&quot;DDKK&quot;;(([.C40]*2+[.D40]*2)*[.E40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1" table:style-name="ce13">
            <text:p>31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2" table:style-name="ce13">
            <text:p>32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3" table:style-name="ce13">
            <text:p>33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4" table:style-name="ce13">
            <text:p>34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5" table:style-name="ce13">
            <text:p>35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6" table:style-name="ce13">
            <text:p>36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7" table:style-name="ce13">
            <text:p>37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8" table:style-name="ce13">
            <text:p>38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39" table:style-name="ce13">
            <text:p>39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40" table:style-name="ce13">
            <text:p>40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50]=&quot;&quot;;&quot;&quot;;IF([.B50]=&quot;K&quot;;(MIN([.C50:.D50])*[.E50])/1000;IF([.B50]=&quot;D&quot;;(MAX([.C50:.D50])*[.E50])/1000;IF([.B50]=&quot;DD&quot;;MAX([.C50:.D50])*2*[.E50]/1000;IF([.B50]=&quot;KK&quot;;MIN([.C50:.D50])*2*[.E50]/1000;IF([.B50]=&quot;DK&quot;;([.C50]+[.D50])*[.E50]/1000;IF([.B50]=&quot;DDK&quot;;(MAX([.C50:.D50])*2+MIN([.C50:.D50]*1)*[.E50])/1000;IF([.B50]=&quot;DKK&quot;;((MAX([.C50:.D50])*1+MIN([.C50:.D50])*2)*[.E50])/1000;IF([.B50]=&quot;DDKK&quot;;(([.C50]*2+[.D50]*2)*[.E50])/1000;&quot;BRAK KRAWĘDZI&quot;)))))))))" table:number-matrix-columns-spanned="1" table:number-matrix-rows-spanned="1" table:style-name="ce45"/>
          <table:table-cell table:style-name="ce47"/>
          <table:table-cell table:style-name="ce21"/>
          <table:table-cell table:number-columns-repeated="16375"/>
        </table:table-row>
        <table:table-row table:style-name="ro4">
          <table:table-cell office:value-type="float" office:value="41" table:style-name="ce13">
            <text:p>41</text:p>
          </table:table-cell>
          <table:table-cell table:content-validation-name="val1" table:style-name="ce13"/>
          <table:table-cell table:number-columns-repeated="2" table:style-name="ce14"/>
          <table:table-cell table:style-name="ce15"/>
          <table:table-cell table:style-name="ce51"/>
          <table:table-cell office:value-type="string" office:string-value="" table:formula="of:=IF([.B51]=&quot;&quot;;&quot;&quot;;IF([.B51]=&quot;K&quot;;(MIN([.C51:.D51])*[.E51])/1000;IF([.B51]=&quot;D&quot;;(MAX([.C51:.D51])*[.E51])/1000;IF([.B51]=&quot;DD&quot;;MAX([.C51:.D51])*2*[.E51]/1000;IF([.B51]=&quot;KK&quot;;MIN([.C51:.D51])*2*[.E51]/1000;IF([.B51]=&quot;DK&quot;;([.C51]+[.D51])*[.E51]/1000;IF([.B51]=&quot;DDK&quot;;(MAX([.C51:.D51])*2+MIN([.C51:.D51]*1)*[.E51])/1000;IF([.B51]=&quot;DKK&quot;;((MAX([.C51:.D51])*1+MIN([.C51:.D51])*2)*[.E51])/1000;IF([.B51]=&quot;DDKK&quot;;(([.C51]*2+[.D51]*2)*[.E51])/1000;&quot;BRAK KRAWĘDZI&quot;)))))))))" table:number-matrix-columns-spanned="1" table:number-matrix-rows-spanned="1" table:style-name="ce48"/>
          <table:table-cell table:style-name="ce49"/>
          <table:table-cell table:style-name="ce21"/>
          <table:table-cell table:number-columns-repeated="16375"/>
        </table:table-row>
        <table:table-row table:style-name="ro10">
          <table:table-cell office:value-type="string" table:number-columns-spanned="4" table:number-rows-spanned="1" table:style-name="ce41">
            <text:p>SUMA- SZTUKI</text:p>
          </table:table-cell>
          <table:covered-table-cell table:number-columns-repeated="3"/>
          <table:table-cell office:value-type="float" office:value="0" table:formula="of:=SUM([.E11:.E51])" table:style-name="ce24">
            <text:p>0</text:p>
          </table:table-cell>
          <table:table-cell table:style-name="ce25"/>
          <table:table-cell office:value-type="currency" office:value="0" table:formula="of:=SUM([.G11:.G51])" table:style-name="ce50">
            <text:p>0,000 mb</text:p>
          </table:table-cell>
          <table:table-cell table:style-name="ce27"/>
          <table:table-cell table:number-columns-repeated="1016" table:style-name="ce2"/>
          <table:table-cell table:number-columns-repeated="15360"/>
        </table:table-row>
        <table:table-row table:style-name="ro11">
          <table:table-cell office:value-type="string" table:number-columns-spanned="3" table:number-rows-spanned="1" table:style-name="ce42">
            <text:p>RAZEM (m<text:span text:style-name="T4">2</text:span>)</text:p>
          </table:table-cell>
          <table:covered-table-cell table:number-columns-repeated="2"/>
          <table:table-cell office:value-type="float" office:value="0" table:formula="of:=SUM([.F11:.F51])" table:number-columns-spanned="5" table:number-rows-spanned="1" table:style-name="ce43">
            <text:p>0,00</text:p>
          </table:table-cell>
          <table:covered-table-cell table:number-columns-repeated="4"/>
          <table:table-cell table:number-columns-repeated="1016" table:style-name="ce2"/>
          <table:table-cell table:number-columns-repeated="15360"/>
        </table:table-row>
        <table:table-row table:style-name="ro12">
          <table:table-cell table:number-columns-spanned="3" table:number-rows-spanned="2" table:style-name="ce44"/>
          <table:covered-table-cell table:number-columns-repeated="2"/>
          <table:table-cell table:number-columns-spanned="5" table:number-rows-spanned="2" table:style-name="ce44"/>
          <table:covered-table-cell table:number-columns-repeated="4"/>
          <table:table-cell table:number-columns-repeated="1016" table:style-name="ce2"/>
          <table:table-cell table:number-columns-repeated="15360"/>
        </table:table-row>
        <table:table-row table:style-name="ro4">
          <table:covered-table-cell/>
          <table:covered-table-cell table:number-columns-repeated="2"/>
          <table:covered-table-cell/>
          <table:covered-table-cell table:number-columns-repeated="4"/>
          <table:table-cell table:number-columns-repeated="1016" table:style-name="ce2"/>
          <table:table-cell table:number-columns-repeated="15360"/>
        </table:table-row>
        <table:table-row table:number-rows-repeated="1048521" table:style-name="ro13">
          <table:table-cell table:number-columns-repeated="16384"/>
        </table:table-row>
        <table:named-expressions>
          <table:named-range table:name="Print_Area" table:cell-range-address="Zamówienie.$A$1:Zamówienie.$H$55" table:base-cell-address="Zamówienie.$A$1"/>
        </table:named-expressions>
      </table:table>
      <table:table table:name="Arkusz1" table:style-name="ta2">
        <table:table-column table:style-name="co10" table:number-columns-repeated="1024" table:default-cell-style-name="ce7"/>
        <table:table-column table:style-name="co9" table:number-columns-repeated="15360" table:default-cell-style-name="ce1"/>
        <table:table-row table:style-name="ro4">
          <table:table-cell office:value-type="string" table:style-name="ce7">
            <text:p>K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D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KK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K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DK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KK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DDKK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brak</text:p>
          </table:table-cell>
          <table:table-cell table:number-columns-repeated="16383"/>
        </table:table-row>
        <table:table-row table:number-rows-repeated="1048567" table:style-name="ro13">
          <table:table-cell table:number-columns-repeated="16384"/>
        </table:table-row>
      </table:table>
      <table:named-expressions>
        <table:named-range table:name="NAZWY" table:cell-range-address="Arkusz1.$A$1:Arkusz1.$A$9" table:base-cell-address="Arkusz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zcionka tekstu podstawowego" svg:font-family="&quot;Czcionka tekstu podstawowego&quot;"/>
  </office:font-face-decls>
  <office:styles>
    <number:number-style style:name="N0">
      <number:number number:min-integer-digits="1"/>
    </number:number-style>
    <number:number-style style:name="N36" number:language="pl" number:country="PL">
      <number:number number:min-integer-digits="1"/>
    </number:number-style>
    <number:number-style style:name="N37" number:language="pl" number:country="PL">
      <number:number number:decimal-places="2" number:min-decimal-places="2" number:min-integer-digits="1"/>
    </number:number-style>
    <number:number-style style:name="N38" number:language="pl" number:country="PL">
      <number:number number:decimal-places="0" number:min-decimal-places="0" number:min-integer-digits="1"/>
    </number:number-style>
    <number:number-style style:name="N39" number:language="pl" number:country="PL">
      <number:number number:decimal-places="0" number:min-decimal-places="0" number:min-integer-digits="1" number:grouping="true"/>
    </number:number-style>
    <number:currency-style style:name="N40" number:language="pl" number:country="PL">
      <number:number number:decimal-places="3" number:min-decimal-places="3" number:min-integer-digits="1" number:grouping="true"/>
      <number:text> </number:text>
      <number:currency-symbol number:language="pl" number:country="PL">mb</number:currency-symbol>
    </number:currency-style>
    <number:number-style style:name="N41" number:language="pl" number:country="PL">
      <number:number number:decimal-places="2" number:min-decimal-places="2" number:min-integer-digits="1" number:grouping="true"/>
    </number:number-style>
    <number:number-style style:name="N42">
      <number:number number:decimal-places="3" number:min-decimal-places="3" number:min-integer-digits="1" number:grouping="true"/>
    </number:number-style>
    <number:date-style style:name="N43">
      <number:day number:style="long"/>
      <number:text>.</number:text>
      <number:month number:style="long"/>
      <number:text>.</number:text>
      <number:year number:style="long"/>
    </number:date-style>
    <number:currency-style style:name="N44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44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44P0"/>
    </number:currency-style>
    <style:style style:name="cf1" style:family="table-cell" style:data-style-name="N0">
      <style:table-cell-properties fo:background-color="#FFFF00"/>
      <style:text-properties fo:color="#FF0000"/>
    </style:style>
    <style:style style:name="cf10" style:family="table-cell" style:data-style-name="N0">
      <style:text-properties fo:color="#FFFFFF"/>
    </style:style>
    <style:style style:name="cf11" style:family="table-cell" style:data-style-name="N0">
      <style:table-cell-properties fo:background-color="#FFFF00"/>
      <style:text-properties fo:color="#FF0000"/>
    </style:style>
    <style:style style:name="cf12" style:family="table-cell" style:data-style-name="N0">
      <style:text-properties fo:color="#FFFFFF"/>
    </style:style>
    <style:style style:name="cf13" style:family="table-cell" style:data-style-name="N0">
      <style:table-cell-properties fo:background-color="#FFFF00"/>
      <style:text-properties fo:color="#FF0000"/>
    </style:style>
    <style:style style:name="cf14" style:family="table-cell" style:data-style-name="N0">
      <style:text-properties fo:color="#FFFFFF"/>
    </style:style>
    <style:style style:name="cf15" style:family="table-cell" style:data-style-name="N0">
      <style:table-cell-properties fo:background-color="#FFFF00"/>
      <style:text-properties fo:color="#FF0000"/>
    </style:style>
    <style:style style:name="cf16" style:family="table-cell" style:data-style-name="N0">
      <style:text-properties fo:color="#FFFFFF"/>
    </style:style>
    <style:style style:name="cf17" style:family="table-cell" style:data-style-name="N0">
      <style:table-cell-properties fo:background-color="#FFFF00"/>
      <style:text-properties fo:color="#FF0000"/>
    </style:style>
    <style:style style:name="cf18" style:family="table-cell" style:data-style-name="N0">
      <style:text-properties fo:color="#FFFFFF"/>
    </style:style>
    <style:style style:name="cf19" style:family="table-cell" style:data-style-name="N0">
      <style:table-cell-properties fo:background-color="#FFFF00"/>
      <style:text-properties fo:color="#FF0000"/>
    </style:style>
    <style:style style:name="cf2" style:family="table-cell" style:data-style-name="N0">
      <style:text-properties fo:color="#FFFFFF"/>
    </style:style>
    <style:style style:name="cf20" style:family="table-cell" style:data-style-name="N0">
      <style:text-properties fo:color="#FFFFFF"/>
    </style:style>
    <style:style style:name="cf21" style:family="table-cell" style:data-style-name="N0">
      <style:table-cell-properties fo:background-color="#FFFF00"/>
      <style:text-properties fo:color="#FF0000"/>
    </style:style>
    <style:style style:name="cf22" style:family="table-cell" style:data-style-name="N0">
      <style:text-properties fo:color="#FFFFFF"/>
    </style:style>
    <style:style style:name="cf23" style:family="table-cell" style:data-style-name="N0">
      <style:table-cell-properties fo:background-color="#FFFF00"/>
      <style:text-properties fo:color="#FF0000"/>
    </style:style>
    <style:style style:name="cf24" style:family="table-cell" style:data-style-name="N0">
      <style:text-properties fo:color="#FFFFFF"/>
    </style:style>
    <style:style style:name="cf25" style:family="table-cell" style:data-style-name="N0">
      <style:table-cell-properties fo:background-color="#FFFF00"/>
      <style:text-properties fo:color="#FF0000"/>
    </style:style>
    <style:style style:name="cf26" style:family="table-cell" style:data-style-name="N0">
      <style:text-properties fo:color="#FFFFFF"/>
    </style:style>
    <style:style style:name="cf27" style:family="table-cell" style:data-style-name="N0">
      <style:table-cell-properties fo:background-color="#FFFF00"/>
      <style:text-properties fo:color="#FF0000"/>
    </style:style>
    <style:style style:name="cf28" style:family="table-cell" style:data-style-name="N0">
      <style:text-properties fo:color="#FFFFFF"/>
    </style:style>
    <style:style style:name="cf29" style:family="table-cell" style:data-style-name="N0">
      <style:table-cell-properties fo:background-color="#FFFF00"/>
      <style:text-properties fo:color="#FF0000"/>
    </style:style>
    <style:style style:name="cf3" style:family="table-cell" style:data-style-name="N0">
      <style:table-cell-properties fo:background-color="#FFFF00"/>
      <style:text-properties fo:color="#FF0000"/>
    </style:style>
    <style:style style:name="cf30" style:family="table-cell" style:data-style-name="N0">
      <style:text-properties fo:color="#FFFFFF"/>
    </style:style>
    <style:style style:name="cf31" style:family="table-cell" style:data-style-name="N0">
      <style:table-cell-properties fo:background-color="#FFFF00"/>
      <style:text-properties fo:color="#FF0000"/>
    </style:style>
    <style:style style:name="cf32" style:family="table-cell" style:data-style-name="N0">
      <style:text-properties fo:color="#FFFFFF"/>
    </style:style>
    <style:style style:name="cf33" style:family="table-cell" style:data-style-name="N0">
      <style:table-cell-properties fo:background-color="#FFFF00"/>
      <style:text-properties fo:color="#FF0000"/>
    </style:style>
    <style:style style:name="cf34" style:family="table-cell" style:data-style-name="N0">
      <style:text-properties fo:color="#FFFFFF"/>
    </style:style>
    <style:style style:name="cf35" style:family="table-cell" style:data-style-name="N0">
      <style:table-cell-properties fo:background-color="#FFFF00"/>
      <style:text-properties fo:color="#FF0000"/>
    </style:style>
    <style:style style:name="cf36" style:family="table-cell" style:data-style-name="N0">
      <style:text-properties fo:color="#FFFFFF"/>
    </style:style>
    <style:style style:name="cf37" style:family="table-cell" style:data-style-name="N0">
      <style:table-cell-properties fo:background-color="#FFFF00"/>
      <style:text-properties fo:color="#FF0000"/>
    </style:style>
    <style:style style:name="cf38" style:family="table-cell" style:data-style-name="N0">
      <style:text-properties fo:color="#FFFFFF"/>
    </style:style>
    <style:style style:name="cf39" style:family="table-cell" style:data-style-name="N0">
      <style:table-cell-properties fo:background-color="#FFFF00"/>
      <style:text-properties fo:color="#FF0000"/>
    </style:style>
    <style:style style:name="cf4" style:family="table-cell" style:data-style-name="N0">
      <style:text-properties fo:color="#FFFFFF"/>
    </style:style>
    <style:style style:name="cf40" style:family="table-cell" style:data-style-name="N0">
      <style:text-properties fo:color="#FFFFFF"/>
    </style:style>
    <style:style style:name="cf41" style:family="table-cell" style:data-style-name="N0">
      <style:table-cell-properties fo:background-color="#FFFF00"/>
      <style:text-properties fo:color="#FF0000"/>
    </style:style>
    <style:style style:name="cf42" style:family="table-cell" style:data-style-name="N0">
      <style:text-properties fo:color="#FFFFFF"/>
    </style:style>
    <style:style style:name="cf43" style:family="table-cell" style:data-style-name="N0">
      <style:table-cell-properties fo:background-color="#FFFF00"/>
      <style:text-properties fo:color="#FF0000"/>
    </style:style>
    <style:style style:name="cf44" style:family="table-cell" style:data-style-name="N0">
      <style:text-properties fo:color="#FFFFFF"/>
    </style:style>
    <style:style style:name="cf45" style:family="table-cell" style:data-style-name="N0">
      <style:table-cell-properties fo:background-color="#FFFF00"/>
      <style:text-properties fo:color="#FF0000"/>
    </style:style>
    <style:style style:name="cf46" style:family="table-cell" style:data-style-name="N0">
      <style:text-properties fo:color="#FFFFFF"/>
    </style:style>
    <style:style style:name="cf47" style:family="table-cell" style:data-style-name="N0">
      <style:table-cell-properties fo:background-color="#FFFF00"/>
      <style:text-properties fo:color="#FF0000"/>
    </style:style>
    <style:style style:name="cf48" style:family="table-cell" style:data-style-name="N0">
      <style:text-properties fo:color="#FFFFFF"/>
    </style:style>
    <style:style style:name="cf49" style:family="table-cell" style:data-style-name="N0">
      <style:table-cell-properties fo:background-color="#FFFF00"/>
      <style:text-properties fo:color="#FF0000"/>
    </style:style>
    <style:style style:name="cf5" style:family="table-cell" style:data-style-name="N0">
      <style:table-cell-properties fo:background-color="#FFFF00"/>
      <style:text-properties fo:color="#FF0000"/>
    </style:style>
    <style:style style:name="cf50" style:family="table-cell" style:data-style-name="N0">
      <style:text-properties fo:color="#FFFFFF"/>
    </style:style>
    <style:style style:name="cf51" style:family="table-cell" style:data-style-name="N0">
      <style:table-cell-properties fo:background-color="#FFFF00"/>
      <style:text-properties fo:color="#FF0000"/>
    </style:style>
    <style:style style:name="cf52" style:family="table-cell" style:data-style-name="N0">
      <style:text-properties fo:color="#FFFFFF"/>
    </style:style>
    <style:style style:name="cf53" style:family="table-cell" style:data-style-name="N0">
      <style:table-cell-properties fo:background-color="#FFFF00"/>
      <style:text-properties fo:color="#FF0000"/>
    </style:style>
    <style:style style:name="cf54" style:family="table-cell" style:data-style-name="N0">
      <style:text-properties fo:color="#FFFFFF"/>
    </style:style>
    <style:style style:name="cf55" style:family="table-cell" style:data-style-name="N0">
      <style:table-cell-properties fo:background-color="#FFFF00"/>
      <style:text-properties fo:color="#FF0000"/>
    </style:style>
    <style:style style:name="cf56" style:family="table-cell" style:data-style-name="N0">
      <style:text-properties fo:color="#FFFFFF"/>
    </style:style>
    <style:style style:name="cf57" style:family="table-cell" style:data-style-name="N0">
      <style:table-cell-properties fo:background-color="#FFFF00"/>
      <style:text-properties fo:color="#FF0000"/>
    </style:style>
    <style:style style:name="cf58" style:family="table-cell" style:data-style-name="N0">
      <style:text-properties fo:color="#FFFFFF"/>
    </style:style>
    <style:style style:name="cf59" style:family="table-cell" style:data-style-name="N0">
      <style:table-cell-properties fo:background-color="#FFFF00"/>
      <style:text-properties fo:color="#FF0000"/>
    </style:style>
    <style:style style:name="cf6" style:family="table-cell" style:data-style-name="N0">
      <style:text-properties fo:color="#FFFFFF"/>
    </style:style>
    <style:style style:name="cf60" style:family="table-cell" style:data-style-name="N0">
      <style:text-properties fo:color="#FFFFFF"/>
    </style:style>
    <style:style style:name="cf61" style:family="table-cell" style:data-style-name="N0">
      <style:table-cell-properties fo:background-color="#FFFF00"/>
      <style:text-properties fo:color="#FF0000"/>
    </style:style>
    <style:style style:name="cf62" style:family="table-cell" style:data-style-name="N0">
      <style:text-properties fo:color="#FFFFFF"/>
    </style:style>
    <style:style style:name="cf63" style:family="table-cell" style:data-style-name="N0">
      <style:table-cell-properties fo:background-color="#FFFF00"/>
      <style:text-properties fo:color="#FF0000"/>
    </style:style>
    <style:style style:name="cf64" style:family="table-cell" style:data-style-name="N0">
      <style:text-properties fo:color="#FFFFFF"/>
    </style:style>
    <style:style style:name="cf65" style:family="table-cell" style:data-style-name="N0">
      <style:table-cell-properties fo:background-color="#FFFF00"/>
      <style:text-properties fo:color="#FF0000"/>
    </style:style>
    <style:style style:name="cf66" style:family="table-cell" style:data-style-name="N0">
      <style:text-properties fo:color="#FFFFFF"/>
    </style:style>
    <style:style style:name="cf67" style:family="table-cell" style:data-style-name="N0">
      <style:table-cell-properties fo:background-color="#FFFF00"/>
      <style:text-properties fo:color="#FF0000"/>
    </style:style>
    <style:style style:name="cf68" style:family="table-cell" style:data-style-name="N0">
      <style:text-properties fo:color="#FFFFFF"/>
    </style:style>
    <style:style style:name="cf69" style:family="table-cell" style:data-style-name="N0">
      <style:table-cell-properties fo:background-color="#FFFF00"/>
      <style:text-properties fo:color="#FF0000"/>
    </style:style>
    <style:style style:name="cf7" style:family="table-cell" style:data-style-name="N0">
      <style:table-cell-properties fo:background-color="#FFFF00"/>
      <style:text-properties fo:color="#FF0000"/>
    </style:style>
    <style:style style:name="cf70" style:family="table-cell" style:data-style-name="N0">
      <style:text-properties fo:color="#FFFFFF"/>
    </style:style>
    <style:style style:name="cf71" style:family="table-cell" style:data-style-name="N0">
      <style:table-cell-properties fo:background-color="#FFFF00"/>
      <style:text-properties fo:color="#FF0000"/>
    </style:style>
    <style:style style:name="cf72" style:family="table-cell" style:data-style-name="N0">
      <style:text-properties fo:color="#FFFFFF"/>
    </style:style>
    <style:style style:name="cf73" style:family="table-cell" style:data-style-name="N0">
      <style:table-cell-properties fo:background-color="#FFFF00"/>
      <style:text-properties fo:color="#FF0000"/>
    </style:style>
    <style:style style:name="cf74" style:family="table-cell" style:data-style-name="N0">
      <style:text-properties fo:color="#FFFFFF"/>
    </style:style>
    <style:style style:name="cf75" style:family="table-cell" style:data-style-name="N0">
      <style:table-cell-properties fo:background-color="#FFFF00"/>
      <style:text-properties fo:color="#FF0000"/>
    </style:style>
    <style:style style:name="cf76" style:family="table-cell" style:data-style-name="N0">
      <style:text-properties fo:color="#FFFFFF"/>
    </style:style>
    <style:style style:name="cf77" style:family="table-cell" style:data-style-name="N0">
      <style:table-cell-properties fo:background-color="#FFFF00"/>
      <style:text-properties fo:color="#FF0000"/>
    </style:style>
    <style:style style:name="cf78" style:family="table-cell" style:data-style-name="N0">
      <style:text-properties fo:color="#FFFFFF"/>
    </style:style>
    <style:style style:name="cf79" style:family="table-cell" style:data-style-name="N0">
      <style:table-cell-properties fo:background-color="#FFFF00"/>
      <style:text-properties fo:color="#FF0000"/>
    </style:style>
    <style:style style:name="cf8" style:family="table-cell" style:data-style-name="N0">
      <style:text-properties fo:color="#FFFFFF"/>
    </style:style>
    <style:style style:name="cf80" style:family="table-cell" style:data-style-name="N0">
      <style:text-properties fo:color="#FFFFFF"/>
    </style:style>
    <style:style style:name="cf81" style:family="table-cell" style:data-style-name="N0">
      <style:table-cell-properties fo:background-color="#FFFF00"/>
      <style:text-properties fo:color="#FF0000"/>
    </style:style>
    <style:style style:name="cf82" style:family="table-cell" style:data-style-name="N0">
      <style:text-properties fo:color="#FFFFFF"/>
    </style:style>
    <style:style style:name="cf83" style:family="table-cell" style:data-style-name="N0">
      <style:table-cell-properties fo:background-color="#FFFF00"/>
      <style:text-properties fo:color="#FF0000"/>
    </style:style>
    <style:style style:name="cf84" style:family="table-cell" style:data-style-name="N0">
      <style:text-properties fo:color="#FFFFFF"/>
    </style:style>
    <style:style style:name="cf85" style:family="table-cell" style:data-style-name="N0">
      <style:table-cell-properties fo:background-color="#FFFF00"/>
      <style:text-properties fo:color="#FF0000"/>
    </style:style>
    <style:style style:name="cf86" style:family="table-cell" style:data-style-name="N0">
      <style:text-properties fo:color="#FFFFFF"/>
    </style:style>
    <style:style style:name="cf87" style:family="table-cell" style:data-style-name="N0">
      <style:table-cell-properties fo:background-color="#FFFF00"/>
      <style:text-properties fo:color="#FF0000"/>
    </style:style>
    <style:style style:name="cf88" style:family="table-cell" style:data-style-name="N0">
      <style:text-properties fo:color="#FFFFFF"/>
    </style:style>
    <style:style style:name="cf89" style:family="table-cell" style:data-style-name="N0">
      <style:table-cell-properties fo:background-color="#FFFF00"/>
      <style:text-properties fo:color="#FF0000"/>
    </style:style>
    <style:style style:name="cf9" style:family="table-cell" style:data-style-name="N0">
      <style:table-cell-properties fo:background-color="#FFFF00"/>
      <style:text-properties fo:color="#FF0000"/>
    </style:style>
    <style:style style:name="cf90" style:family="table-cell" style:data-style-name="N0">
      <style:text-properties fo:color="#FFFFFF"/>
    </style:style>
    <style:style style:name="cf91" style:family="table-cell" style:data-style-name="N0">
      <style:table-cell-properties fo:background-color="#FFFF00"/>
      <style:text-properties fo:color="#FF0000"/>
    </style:style>
    <style:style style:name="cf92" style:family="table-cell" style:data-style-name="N0">
      <style:text-properties fo:color="#FFFFFF"/>
    </style:style>
    <style:style style:name="cf93" style:family="table-cell" style:data-style-name="N0">
      <style:table-cell-properties fo:background-color="#FFFF00"/>
      <style:text-properties fo:color="#FF0000"/>
    </style:style>
    <style:style style:name="cf94" style:family="table-cell" style:data-style-name="N0">
      <style:text-properties fo:color="#FFFFFF"/>
    </style:style>
    <style:style style:name="ConditionalStyle_1" style:family="table-cell" style:data-style-name="N0">
      <style:table-cell-properties style:vertical-align="automatic" fo:background-color="transparent"/>
      <style:text-properties fo:color="#FFFFFF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36">
      <style:table-cell-properties style:vertical-align="automatic" fo:background-color="transparent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36">
      <style:table-cell-properties style:vertical-align="automatic" fo:background-color="transparent" style:rotation-angle="90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36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4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44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f95" style:family="table-cell">
      <style:table-cell-properties fo:background-color="#FFFF00"/>
      <style:text-properties fo:color="#FF0000" style:font-family-generic="swiss"/>
    </style:style>
    <style:style style:name="cf96" style:family="table-cell">
      <style:text-properties fo:color="#FFFFFF" style:font-family-generic="swiss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7007874015748in" fo:margin-bottom="0.32007874015748in" fo:margin-left="0.559842519685039in" fo:margin-right="0.359842519685039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HP</meta:initial-creator>
    <dc:creator>Mariusz</dc:creator>
    <meta:creation-date>2022-09-13T08:41:26Z</meta:creation-date>
    <dc:date>2026-07-27T07:22:20Z</dc:date>
    <meta:print-date>2026-02-02T07:58:33Z</meta:print-date>
    <meta:editing-cycles>2</meta:editing-cycles>
    <meta:editing-duration>PT366S</meta:editing-duration>
  </office:meta>
</office:document-meta>
</file>